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ndara" svg:font-family="Candara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Predefinito">
      <style:paragraph-properties fo:text-align="right" style:justify-single-word="false"/>
      <style:text-properties fo:color="#000000" loext:opacity="100%" fo:font-weight="bold" style:font-weight-asian="bold"/>
    </style:style>
    <style:style style:name="P2" style:family="paragraph" style:parent-style-name="Predefinito">
      <style:paragraph-properties fo:text-align="right" style:justify-single-word="false"/>
      <style:text-properties fo:background-color="transparent"/>
    </style:style>
    <style:style style:name="P3" style:family="paragraph" style:parent-style-name="Standard">
      <style:paragraph-properties fo:margin-right="0cm" fo:text-align="left" style:justify-single-word="false" style:writing-mode="lr-tb"/>
    </style:style>
    <style:style style:name="P4" style:family="paragraph" style:parent-style-name="Predefinito">
      <style:paragraph-properties fo:text-align="right" style:justify-single-word="false"/>
      <style:text-properties fo:color="#000000" loext:opacity="100%" fo:background-color="transparent"/>
    </style:style>
    <style:style style:name="P5" style:family="paragraph" style:parent-style-name="Standard">
      <style:paragraph-properties fo:margin-right="0cm" fo:text-align="justify" style:justify-single-word="false" style:writing-mode="lr-tb"/>
      <style:text-properties fo:color="#000000" loext:opacity="100%" fo:font-weight="bold" fo:background-color="transparent" style:font-name-asian="Times New Roman" style:font-weight-asian="bold" style:font-name-complex="Times New Roman" style:language-complex="ar" style:country-complex="SA" style:font-weight-complex="bold"/>
    </style:style>
    <style:style style:name="P6" style:family="paragraph" style:parent-style-name="Normal_20__28_Web_29_">
      <style:paragraph-properties fo:margin-top="0.494cm" fo:margin-bottom="0cm" style:contextual-spacing="false" fo:line-height="120%" fo:text-align="center" style:justify-single-word="false"/>
    </style:style>
    <style:style style:name="P7" style:family="paragraph" style:parent-style-name="Corpo_20_del_20_testo">
      <style:paragraph-properties fo:line-height="115%" fo:text-align="center" style:justify-single-word="false" fo:padding-left="0.141cm" fo:padding-right="0.141cm" fo:padding-top="0.035cm" fo:padding-bottom="0.035cm" fo:border="0.11pt solid #000000" style:shadow="none"/>
      <style:text-properties fo:color="#000000" loext:opacity="100%" fo:font-weight="bold" style:font-weight-asian="bold"/>
    </style:style>
    <style:style style:name="P8" style:family="paragraph" style:parent-style-name="Predefinito">
      <style:text-properties fo:color="#000000" loext:opacity="100%"/>
    </style:style>
    <style:style style:name="P9" style:family="paragraph" style:parent-style-name="Corpo_20_del_20_testo">
      <style:paragraph-properties fo:margin-top="0cm" fo:margin-bottom="0.046cm" style:contextual-spacing="false" fo:line-height="115%" fo:text-align="justify" style:justify-single-word="false"/>
    </style:style>
    <style:style style:name="P10" style:family="paragraph" style:parent-style-name="Corpo_20_del_20_testo">
      <style:paragraph-properties fo:line-height="115%" fo:text-align="center" style:justify-single-word="false"/>
    </style:style>
    <style:style style:name="P11" style:family="paragraph" style:parent-style-name="Corpo_20_del_20_testo">
      <style:paragraph-properties fo:line-height="115%"/>
      <style:text-properties fo:color="#000000" loext:opacity="100%"/>
    </style:style>
    <style:style style:name="P12" style:family="paragraph" style:parent-style-name="Corpo_20_del_20_testo">
      <style:paragraph-properties fo:line-height="115%"/>
    </style:style>
    <style:style style:name="P13" style:family="paragraph" style:parent-style-name="Corpo_20_del_20_testo">
      <style:paragraph-properties fo:line-height="115%" fo:text-align="justify" style:justify-single-word="false"/>
    </style:style>
    <style:style style:name="P14" style:family="paragraph" style:parent-style-name="Corpo_20_del_20_testo">
      <style:paragraph-properties fo:line-height="115%" fo:text-align="justify" style:justify-single-word="false"/>
      <style:text-properties fo:color="#000000" loext:opacity="100%"/>
    </style:style>
    <style:style style:name="P15" style:family="paragraph" style:parent-style-name="Corpo_20_del_20_testo">
      <style:paragraph-properties fo:margin-top="0.101cm" fo:margin-bottom="0.347cm" style:contextual-spacing="false" fo:line-height="115%" fo:text-align="center" style:justify-single-word="false"/>
    </style:style>
    <style:style style:name="P16" style:family="paragraph" style:parent-style-name="Corpo_20_del_20_testo">
      <style:paragraph-properties fo:margin-top="0cm" fo:margin-bottom="0.146cm" style:contextual-spacing="false" fo:line-height="115%" fo:text-align="justify" style:justify-single-word="false"/>
    </style:style>
    <style:style style:name="P17" style:family="paragraph" style:parent-style-name="Predefinito">
      <style:paragraph-properties fo:text-align="justify" style:justify-single-word="false"/>
    </style:style>
    <style:style style:name="P18" style:family="paragraph" style:parent-style-name="Predefinito">
      <style:paragraph-properties fo:text-align="justify" style:justify-single-word="false"/>
      <style:text-properties fo:color="#000000" loext:opacity="100%"/>
    </style:style>
    <style:style style:name="T1" style:family="text">
      <style:text-properties fo:background-color="transparent" loext:char-shading-value="0"/>
    </style:style>
    <style:style style:name="T2" style:family="text">
      <style:text-properties fo:color="#000000" loext:opacity="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80" loext:opacity="100%" style:text-underline-style="solid" style:text-underline-width="auto" style:text-underline-color="font-color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5" style:family="text">
      <style:text-properties fo:color="#000000" loext:opacity="100%" style:text-underline-style="none" fo:font-weight="normal" fo:background-color="transparent" loext:char-shading-value="0" style:font-name-asian="Times New Roman" style:font-weight-asian="normal" style:font-name-complex="Times New Roman" style:language-complex="ar" style:country-complex="SA" style:font-weight-complex="normal"/>
    </style:style>
    <style:style style:name="T6" style:family="text">
      <style:text-properties fo:color="#000000" loext:opacity="100%" fo:font-weight="bold" style:font-weight-asian="bold"/>
    </style:style>
    <style:style style:name="T7" style:family="text">
      <style:text-properties fo:color="#000000" loext:opacity="10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ALLEGATO    D<text:span text:style-name="T1"/></text:p>
      <text:p text:style-name="P2" loext:marker-style-name="T1"/>
      <text:p text:style-name="P3" loext:marker-style-name="T2"><text:span text:style-name="Internet_20_link"><text:span text:style-name="T2">Spettabile</text:span></text:span></text:p>
      <text:p text:style-name="P3" loext:marker-style-name="T2"><text:span text:style-name="Internet_20_link"><text:span text:style-name="T2">Unione Comunale del Chianti Fiorentino – Area Politiche per la casa</text:span></text:span><text:span text:style-name="T2"/></text:p>
      <text:p text:style-name="P3" loext:marker-style-name="T2"><text:span text:style-name="Internet_20_link"><text:span text:style-name="T2">Via Cassia n. 49<text:line-break/>50028 - Barberino Tavarnelle<text:line-break/>C.F. 94188150489 - P.I. 06116340487</text:span></text:span><text:span text:style-name="T2"/></text:p>
      <text:p text:style-name="P3" loext:marker-style-name="T3"><text:span text:style-name="Internet_20_link"><text:span text:style-name="T2">PEC: </text:span></text:span><text:a xlink:type="simple" xlink:href="mailto:unionechiantifiorentino@postacert.toscana.it" text:style-name="Internet_20_link" text:visited-style-name="Visited_20_Internet_20_Link"><text:span text:style-name="Internet_20_link"><text:span text:style-name="T4">unionechiantifiorentino@postacert.toscana.it</text:span></text:span></text:a><text:span text:style-name="T5"/></text:p>
      <text:p text:style-name="P4" loext:marker-style-name="T3"/>
      <text:p text:style-name="P4" loext:marker-style-name="T3"/>
      <text:p text:style-name="P5">AVVISO PUBBLICO PER LA PARTECIPAZIONE AL PROCEDIMENTO DI CO-PROGETTAZIONE AI SENSI DELL’ART. 55 E SS. DEL D.LGS. 117/2017, FINALIZZATO ALL’INDIVIDUAZIONE DI ENTI DEL TERZO SETTORE PER LA COSTITUZIONE E GESTIONE DI UN’AGENZIA SOCIALE PER LA CASA NELL’AREA CHIANTI</text:p>
      <text:p text:style-name="P6" loext:marker-style-name="T6">DICHIARAZIONE SOSTITUTIVA <text:span text:style-name="T6"/></text:p>
      <text:p text:style-name="P7">Attenzione il presente modello deve essere compilato e inserito nella busta da tutti i componenti in caso di domanda presentata sotto forma di partnership.</text:p>
      <text:p text:style-name="Predefinito"/>
      <text:p text:style-name="P8">Io sottoscritto ……………………………………………………………………………………….....</text:p>
      <text:p text:style-name="Predefinito"/>
      <text:p text:style-name="P8">nato a ………….............................………………………………………..... il ..................….........…</text:p>
      <text:p text:style-name="Predefinito"/>
      <text:p text:style-name="P8">C.F. ....................................…………………………………………………………………...….........</text:p>
      <text:p text:style-name="Predefinito"/>
      <text:p text:style-name="P8">nella qualità di legale rappresentante dell’ente …. .....................…………………………...........…...</text:p>
      <text:p text:style-name="Predefinito"/>
      <text:p text:style-name="P8">con sede legale in …………..…………………..………………… Via………………………………</text:p>
      <text:p text:style-name="Predefinito"/>
      <text:p text:style-name="Predefinito"><text:span text:style-name="T7"><text:s/>………………………………… n. …………...…………….</text:span></text:p>
      <text:p text:style-name="Predefinito"/>
      <text:p text:style-name="P8">codice fiscale ....................……….................., partita I.V.A. ....….......….......………...……….....,</text:p>
      <text:p text:style-name="Predefinito"/>
      <text:p text:style-name="P9"><text:span text:style-name="T7">A tal fine, ai sensi degli artt. 46 e 47 del D.P.R. 28 dicembre 2000 n. 445, </text:span>consapevole delle responsabilità penali derivanti dal rilascio di dichiarazioni mendaci, di formazione o uso di atti falsi, concessi sulla base di una dichiarazione non veritiera, richiamate dagli artt. 75 e 76 del medesimo decreto</text:p>
      <text:p text:style-name="P9"/>
      <text:p text:style-name="P10" loext:marker-style-name="T7">DICHIARA<text:span text:style-name="T7"/></text:p>
      <text:p text:style-name="P11">1.che l’ente…………………………………………………………………………………………... </text:p>
      <text:p text:style-name="P12">- ha la seguente forma giuridica    …...…………………………………………………………………</text:p>
      <text:p text:style-name="P12">- ha il seguente codice fiscale ...............................................................................................................</text:p>
      <text:p text:style-name="P12">- ha la seguente partita IVA....................................................................................................................</text:p>
      <text:p text:style-name="P12">- è iscritto al n. …………………..………………… del Registro unico nazionale del Terzo Settore;</text:p>
      <text:p text:style-name="P12"><text:soft-page-break/>- ha il seguente oggetto sociale:..……………………………………………………………………...</text:p>
      <text:p text:style-name="P12">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2">ed esercita le seguenti attività: …………………………………………………………………………………………………..……..…………………………………………………………………………………………………………</text:p>
      <text:p text:style-name="P12">- ha sede legale in: ………...............................……………………………………………………….</text:p>
      <text:p text:style-name="P12">via ………………………………………………………………… n. ………………………………</text:p>
      <text:p text:style-name="P12">- ha domicilio fiscale in: ………..........................via ……………………………………………. n. </text:p>
      <text:p text:style-name="P12">2. che l’ente ha i seguenti recapiti:</text:p>
      <text:p text:style-name="P12">telefono: …………………………………………</text:p>
      <text:p text:style-name="P12" loext:marker-style-name="T7">pec: ………………………………………………<text:span text:style-name="T7"/></text:p>
      <text:p text:style-name="P12"><text:span text:style-name="T7">3. che in base allo statuto o atto costitutivo i poteri di amministrazione sono attribuiti a </text:span>…………..</text:p>
      <text:p text:style-name="P12">……………………………...….………. (nome, cognome), nato a ……...……… il ……...….……</text:p>
      <text:p text:style-name="P12"><text:s/>C.F. ……………………………………………….………...…</text:p>
      <text:p text:style-name="P12">4. che in base allo statuto o atto costitutivo la rappresentanza legale è attribuita a ………………….</text:p>
      <text:p text:style-name="P12">………………………..………………………….… nato a ……..……………… il ………………</text:p>
      <text:p text:style-name="P12"><text:s/>C.F. …….……………………...…. carica sociale …………………….. data di nomina ………….</text:p>
      <text:p text:style-name="P12">………… data di scadenza ………..………</text:p>
      <text:p text:style-name="P12">5. (dichiarazione da rendere solo in caso di firma congiunta) che il/i seguente/i legale/i</text:p>
      <text:p text:style-name="P12">rappresentante/i:……………………………………………………………………………………..</text:p>
      <text:p text:style-name="P12">ha/hanno firma congiunta con il/i seguente/i altro/i legale/i rappresentante/i:</text:p>
      <text:p text:style-name="P12">………………………………………………………………………………………………</text:p>
      <text:p text:style-name="P13" loext:marker-style-name="T7">e che per la presentazione della domanda di partecipazione è necessaria/non è necessaria la firma congiunta fra n ……………… legali rappresentanti;<text:span text:style-name="T7"/></text:p>
      <text:p text:style-name="P14">6. che l’ente:</text:p>
      <text:p text:style-name="P15" loext:marker-style-name="T7">DICHIARA INOLTRE<text:span text:style-name="T7"/></text:p>
      <text:p text:style-name="P14">7. che l’ente è in possesso di tutti i requisiti previsti nell’Avviso;</text:p>
      <text:p text:style-name="P13">8. che l’ente accetta, senza condizione o riserva alcuna, tutte le norme e disposizioni contenute nell’Avviso;</text:p>
      <text:p text:style-name="P13">9. di possedere i requisiti di idoneità morale e professionale per stipulare convenzioni con la Pubblica Amministrazione ovvero insussistenza di una delle cause di esclusione previste dagli artt. 94 e 95 del D. Lgs. N. 36/2023, richiamati per analogia;</text:p>
      <text:p text:style-name="P12"><text:soft-page-break/>10. che nel proprio Statuto sono stabilite finalità compatibili con l’Avviso;</text:p>
      <text:p text:style-name="P12">11. di avvalersi nello svolgimento delle attività oggetto dell’Avviso, anche delle prestazioni personali, volontarie e gratuite dei propri aderenti;</text:p>
      <text:p text:style-name="P12">12. di essere in regola con l’applicazione della normativa relativa alla sicurezza sul luogo di lavoro e di rispettare le norme per il diritto al lavoro dei disabili;</text:p>
      <text:p text:style-name="P13">13. di impegnarsi ad assicurare, contestualmente alla sottoscrizione della convenzione, il personale dipendente o incaricato e i volontari contro gli infortuni e le malattie connessi allo svolgimento delle attività stesse, nonché per la responsabilità civile verso i terzi, esonera<text:span text:style-name="T1">ndo l’Unione Comunale del Chianti Fiorentino da ogni responsabilità;</text:span></text:p>
      <text:p text:style-name="P13">14. di non aver commesso violazioni gravi, definitivamente accertate, alle norme in materia di contributi previdenziali ed assistenziali;</text:p>
      <text:p text:style-name="P13">15. di non aver commesso grave negligenza o malafede nell'esecuzione delle prestazioni affidate dalle Amministrazioni Pubbliche e di non aver commesso errori gravi nell'esercizio della propria attività, accertati con qualsiasi mezzo di prova da parte delle Amministrazioni Pubbliche;</text:p>
      <text:p text:style-name="P13">16. di non aver subito alcuna sanzione interdittiva di cui all'art. 9, comma 2, lett. c), del d.lgs. n. 231/2001 e s.m.i. o che comporti il divieto di contrarre con la Pubblica Amministrazione; </text:p>
      <text:p text:style-name="P13">17. cause ostative previste dall'art. 10, della legge n. 575/1965 e s.m.i;</text:p>
      <text:p text:style-name="P12">18. di non incorrere in violazioni, definitivamente accertate, rispetto agli obblighi relativi al pagamento delle imposte e tasse, secondo la legislazione italiana;</text:p>
      <text:p text:style-name="P12">19. di non trovarsi nelle situazioni di cui all’art. 53 comma 16-ter del D. Lgs. n. 165/2001 e all’art. 21 c. 1 del D. Lgs. n. 39/2013;</text:p>
      <text:p text:style-name="P12">20. l’assenza di sanzioni definitivamente accertate che comportino l’esclusione da agevolazioni, finanziamenti, contributi o sussidi;</text:p>
      <text:p text:style-name="P12" loext:marker-style-name="T7">21. l’insussistenza di ipotesi di conflitto d’interesse, di cui alla legge n. 241/1990;<text:span text:style-name="T7"/></text:p>
      <text:p text:style-name="P11">22. di essere in regola con le disposizioni vigenti in materia di normativa edilizia e urbanistica, del lavoro, della prevenzione degli infortuni e della salvaguardia dell’ambiente, e impegnarsi al loro rispetto;</text:p>
      <text:p text:style-name="P12">23.l’assenza di situazioni di morosità, a qualsiasi titolo anche risarcitorio, nei confronti dell’Unione Comunale del Chianti Fiorenti<text:span text:style-name="T1">no</text:span>.</text:p>
      <text:p text:style-name="P10">ATTESTA</text:p>
      <text:p text:style-name="P16">di essere informato che, ai sensi dell’art. 13 del Regolamento UE 2016/679 del 27 aprile 2016, i dati personali raccolti saranno trattati anche con strumenti informatici, esclusivamente nell’ambito del presente Avviso, nonché dell’esistenza dei diritti di cui all’articolo 7 del medesimo decreto legislativo.</text:p>
      <text:p text:style-name="P17"/>
      <text:p text:style-name="P18">Data .. . . .. .. . . .. .. . .. .. .. . . .. .. . . .. .. . . .. .. . . .. .. .. </text:p>
      <text:p text:style-name="P17"/>
      <text:p text:style-name="P17"><text:span text:style-name="T7"><text:s/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</text:span><text:soft-page-break/><text:span text:style-name="T7">Firma del Legale Rappresentante</text:span></text:p>
      <text:p text:style-name="Predefinito"/>
      <text:p text:style-name="Predefinito"/>
      <text:p text:style-name="Predefinito"/>
      <text:p text:style-name="P8">n.b.: allegare copia di un documento d’identità del sottoscrittor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ndara" svg:font-family="Candara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2" fo:font-family="'Liberation Serif', 'Times New Roman'" style:font-family-generic="roman" style:font-pitch="variable" fo:font-size="12pt" style:letter-kerning="true" style:font-name-asian="NSimSun" style:font-family-asian="NSimSun" style:font-pitch-asian="variable" style:font-size-asian="12pt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Predefinito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Liberation Serif1" style:font-family-asian="'Liberation Serif', 'Times New Roman'" style:font-pitch-asian="variable" style:font-size-asian="12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testazione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Arial1" fo:font-family="Arial" style:font-family-generic="swiss" style:font-pitch="variable" fo:font-size="14pt" style:letter-kerning="true" style:font-name-asian="Lucida Sans1" style:font-family-asian="'Lucida Sans'" style:font-family-generic-asian="swiss" style:font-pitch-asian="variable" style:font-size-asian="14pt" style:font-name-complex="Arial1" style:font-family-complex="Arial" style:font-family-generic-complex="swiss" style:font-pitch-complex="variable"/>
    </style:style>
    <style:style style:name="Corpo_20_testo" style:display-name="Corpo testo" style:family="paragraph" style:parent-style-name="Predefinito">
      <style:paragraph-properties fo:margin-top="0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font-name-complex="Times New Roman" style:font-family-complex="'Times New Roman'" style:font-family-generic-complex="roman" style:font-pitch-complex="variable"/>
    </style:style>
    <style:style style:name="Elenco" style:family="paragraph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NSimSun" style:font-family-asian="NSimSun" style:font-pitch-asian="variable" style:font-size-asian="12pt" style:language-asian="ar" style:country-asian="SA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idascalia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dice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Titolo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Sottotitolo" style:family="paragraph" style:parent-style-name="Intestazione" style:next-style-name="Corpo_20_testo">
      <style:paragraph-properties fo:margin-top="0.423cm" fo:margin-bottom="0.212cm" style:contextual-spacing="false" fo:text-align="center" style:justify-single-word="false" fo:keep-with-next="always" style:vertical-align="auto" style:writing-mode="lr-tb"/>
      <style:text-properties style:use-window-font-color="true" loext:opacity="0%" style:font-name="Arial1" fo:font-family="Arial" style:font-family-generic="swiss" style:font-pitch="variable" fo:font-size="14pt" fo:font-style="italic" style:letter-kerning="true" style:font-name-asian="Lucida Sans1" style:font-family-asian="'Lucida Sans'" style:font-family-generic-asian="swiss" style:font-pitch-asian="variable" style:font-size-asian="14pt" style:font-style-asian="italic" style:font-name-complex="Arial1" style:font-family-complex="Arial" style:font-family-generic-complex="swiss" style:font-pitch-complex="variable"/>
    </style:style>
    <style:style style:name="Corpo_20_del_20_testo" style:display-name="Corpo del testo" style:family="paragraph" style:parent-style-name="Predefinito">
      <style:paragraph-properties fo:margin-top="0cm" fo:margin-bottom="0.247cm" style:contextual-spacing="false" fo:line-height="115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Normal_20_Table" style:display-name="Normal Table" style:family="paragraph">
      <style:paragraph-properties fo:margin-top="0cm" fo:margin-bottom="0.282cm" style:contextual-spacing="false" fo:line-height="10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" fo:font-family="Calibri" style:font-family-generic="roman" style:font-pitch="variable" fo:font-size="11pt" style:letter-kerning="true" style:font-name-asian="Liberation Serif1" style:font-family-asian="'Liberation Serif', 'Times New Roman'" style:font-pitch-asian="variable" style:font-size-asian="11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_20_principale" style:display-name="Titolo principale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Document_20_Map" style:display-name="Document Map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style:letter-kerning="true" style:font-name-asian="Liberation Serif1" style:font-family-asian="'Liberation Serif', 'Times New Roman'" style:font-pitch-asian="variable" style:font-size-asian="10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1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Balloon_20_Text" style:display-name="Balloon Text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ahoma" fo:font-family="Tahoma" style:font-family-generic="roman" style:font-pitch="variable" fo:font-size="8pt" style:letter-kerning="true" style:font-size-asian="8pt" style:language-asian="ar" style:country-asian="SA" style:font-name-complex="Tahoma" style:font-family-complex="Tahoma" style:font-family-generic-complex="roman" style:font-pitch-complex="variable"/>
    </style:style>
    <style:style style:name="List_20_Paragraph" style:display-name="List Paragraph" style:family="paragraph" style:parent-style-name="Predefinito">
      <style:paragraph-properties fo:margin-top="0cm" fo:margin-bottom="0cm" style:contextual-spacing="false" fo:text-align="justify" style:justify-single-word="false" style:vertical-align="auto" style:writing-mode="lr-tb"/>
      <style:text-properties style:use-window-font-color="true" loext:opacity="0%" style:font-name="Candara" fo:font-family="Candara" style:font-family-generic="roman" style:font-pitch="variable" fo:font-size="10pt" style:letter-kerning="true" style:font-size-asian="10pt" style:language-asian="ar" style:country-asian="SA" style:font-name-complex="Candara" style:font-family-complex="Candara" style:font-family-generic-complex="roman" style:font-pitch-complex="variable"/>
    </style:style>
    <style:style style:name="Normal_20__28_Web_29_" style:display-name="Normal (Web)" style:family="paragraph" style:parent-style-name="Predefinito">
      <style:paragraph-properties fo:margin-top="0.494cm" fo:margin-bottom="0.25cm" style:contextual-spacing="false" fo:line-height="120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List_20_Paragraph_20_Char" style:display-name="List Paragraph Char" style:family="text">
      <style:text-properties style:font-name="Candara" fo:font-family="Candara" style:font-family-generic="roman" style:font-pitch="variable" style:language-asian="ja" style:country-asian="JP" style:font-name-complex="Candara" style:font-family-complex="Candara" style:font-family-generic-complex="roman" style:font-pitch-complex="variable"/>
    </style:style>
    <style:style style:name="proponente" style:family="text"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size-asian="16pt" style:font-weight-asian="bold" style:font-name-complex="Calibri Light" style:font-family-complex="'Calibri Light'" style:font-family-generic-complex="roman" style:font-pitch-complex="variable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" style:font-family-complex="'Segoe UI'" style:font-family-generic-complex="roman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142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D - Dichiarazione sostitutiva</dc:title>
    <meta:creation-date>2026-08-19T12:02:54.328519300</meta:creation-date>
    <dc:date>2026-08-11T19:09:06.493586900</dc:date>
    <meta:print-date>2026-05-07T10:04:00</meta:print-date>
    <meta:editing-cycles>1</meta:editing-cycles>
    <meta:editing-duration>PT2M39S</meta:editing-duration>
    <meta:document-statistic meta:table-count="0" meta:image-count="0" meta:object-count="0" meta:page-count="4" meta:paragraph-count="67" meta:word-count="854" meta:character-count="6853" meta:non-whitespace-character-count="5826"/>
    <meta:generator>LibreOffice/26.2.5.2$Windows_X86_64 LibreOffice_project/cd7284b4cbbfeb507e630c1aac019f4157393acb</meta:generator>
  </office:meta>
</office:document-meta>
</file>